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мастер-тхэквондо-проведет-встречу-в-ладоге"/>Мастер тхэквондо проведет встречу в «Ладоге»<text:bookmark-end text:name="мастер-тхэквондо-проведет-встречу-в-ладоге"/></text:h>
      <text:p text:style-name="First_20_paragraph">15.02.2021</text:p>
      <text:p text:style-name="Text_20_body"><text:span text:style-name="T1">Клуб «Ладога» примет участие в шестой по счету акции «Оффлайн-среда». В ее рамках 17 февраля в 17:30 в клубе пройдет встреча со спортивным блогером Анастасией Костициной, сообщили в администрации клуба.</text:span></text:p>
      <text:p text:style-name="P1"><text:line-break/><text:span text:style-name="T2">«Она расскажет о своих спортивных достижениях и проведет показательное выступление со своими спортсменами. Анастасия — тренер по тхэквондо и чемпионка международных, российских и региональных соревнований и турниров», — рассказали в клубе.</text:span></text:p>
      <text:p text:style-name="First_20_paragraph">Практическая часть будет интересна тем, кто планирует заниматься тхэквондо. Анастасия преподает в «Ладоге» и скоро будет набирать группу.</text:p>
      <text:p text:style-name="Text_20_body"><text:line-break/>Для участия в мероприятии необходимо зарегистрироваться по ссылке: <text:a xlink:type="simple" xlink:href="https://www.mos.ru/afisha/tickets/events/2519/" office:name=""><text:span text:style-name="Definition">https://www.mos.ru/afisha/tickets/events/2519/</text:span></text:a>.</text:p>
      <text:p text:style-name="Text_20_body">Фото: Скриншот группы «ГБУК г. Москвы «Клуб «Ладога» социальной сети «Фейсбук»</text:p>
      <text:p text:style-name="Text_20_body"><text:line-break/></text:p>
      <text:p text:style-name="Text_20_body">Адрес страницы: <text:a xlink:type="simple" xlink:href="http://levoberezhny.mos.ru/presscenter/news/detail/9714569.html" office:name=""><text:span text:style-name="Definition">http://levoberezhny.mos.ru/presscenter/news/detail/9714569.html</text:span></text:a></text:p>
      <text:p text:style-name="Text_20_body"><text:a xlink:type="simple" xlink:href="http://levoberezhny.mos.ru" office:name=""><text:span text:style-name="Definition">Управа района Левобереж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13:10Z</meta:creation-date>
    <dc:date>2023-05-19T06:13:10Z</dc:date>
  </office:meta>
</office:document-meta>
</file>