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обычную-усадьбу-можно-увидеть-на-экскурсионном-речном-маршруте-от-северного-вокзала"/>Необычную усадьбу можно увидеть на экскурсионном речном маршруте от Северного вокзала<text:bookmark-end text:name="необычную-усадьбу-можно-увидеть-на-экскурсионном-речном-маршруте-от-северного-вокзала"/></text:h>
      <text:p text:style-name="First_20_paragraph">10.08.2023</text:p>
      <text:p text:style-name="Text_20_body"><text:span text:style-name="T1">В последний месяц лета посетителям Северного речного вокзала предлагают отправиться на обзорную прогулку по акватории Химкинского водохранилища. Об этом сообщили в пресс-службе Департамента транспорта.</text:span></text:p>
      <text:p text:style-name="Text_20_body"><text:line-break/></text:p>
      <text:p text:style-name="Text_20_body">— Благодаря 20-минутному маршруту вы не только доберетесь из одного пункта в другой, но и увидите парковые зоны, арену «Химки» и усадьбу Патрикеевых, построенную по проекту Федора Шехтеля, — рассказали в пресс-службе ведомства.</text:p>
      <text:p text:style-name="Text_20_body"><text:line-break/></text:p>
      <text:p text:style-name="Text_20_body">С борта теплохода «850 лет Москве» открываются живописные виды на столицу, набережную, исторические и современные достопримечательности. Приобрести билет и посмотреть расписание сможете на <text:a xlink:type="simple" xlink:href="https://transport.mos.ru/reka" office:name=""><text:span text:style-name="Definition">сайте</text:span></text:a>.</text:p>
      <text:p text:style-name="Text_20_body"><text:line-break/></text:p>
      <text:p text:style-name="Text_20_body"><text:line-break/></text:p>
      <text:p text:style-name="Text_20_body">Адрес страницы: <text:a xlink:type="simple" xlink:href="http://levoberezhny.mos.ru/presscenter/news/detail/11762963.html" office:name=""><text:span text:style-name="Definition">http://levoberezhny.mos.ru/presscenter/news/detail/11762963.html</text:span></text:a></text:p>
      <text:p text:style-name="Text_20_body"><text:a xlink:type="simple" xlink:href="http://levoberezhny.mos.ru" office:name=""><text:span text:style-name="Definition">Управа района Левобереж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6:59:11Z</meta:creation-date>
    <dc:date>2023-08-10T06:59:11Z</dc:date>
  </office:meta>
</office:document-meta>
</file>