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чные-трамваи-от-северного-вокзала-до-захарково-и-химок-не-будут-19-и-20-июня"/>Речные трамваи от Северного вокзала до «Захарково» и Химок не будут 19 и 20 июня<text:bookmark-end text:name="речные-трамваи-от-северного-вокзала-до-захарково-и-химок-не-будут-19-и-20-июня"/></text:h>
      <text:p text:style-name="First_20_paragraph">19.06.2023</text:p>
      <text:p text:style-name="Text_20_body"><text:span text:style-name="T1">Временно остановит работу речная переправа через Химкинское водохранилище. Об этом сообщает пресс-служба Департамента транспорта.</text:span></text:p>
      <text:p text:style-name="Text_20_body"><text:line-break/></text:p>
      <text:p text:style-name="Text_20_body">— По техническим причинам речной маршрут-переправа П «Северный речной вокзал» — «Захарково» и речной маршрут 10 «Северный речной вокзал» — «Химки» не будет работать 19 и 20 июня в течение всего дня, — рассказали в пресс-службе ведомства.</text:p>
      <text:p text:style-name="Text_20_body"><text:line-break/></text:p>
      <text:p text:style-name="Text_20_body">Напомним, на линии до причала «Захарково» работает речной трамвай “Москва-1”, вмещающий до 150 человек. До Химок путешествует речной трамвайчик «850 лет Москве», который также вмещает до 150 пассажир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levoberezhny.mos.ru/presscenter/news/detail/11656778.html" office:name=""><text:span text:style-name="Definition">http://levoberezhny.mos.ru/presscenter/news/detail/11656778.html</text:span></text:a></text:p>
      <text:p text:style-name="Text_20_body"><text:a xlink:type="simple" xlink:href="http://levoberezhny.mos.ru" office:name=""><text:span text:style-name="Definition">Управа района Левобереж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7:05:44Z</meta:creation-date>
    <dc:date>2023-06-19T07:05:44Z</dc:date>
  </office:meta>
</office:document-meta>
</file>