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центре-на-ленинградке-откроется-секция-тхэквондо"/>В центре на Ленинградке откроется секция тхэквондо<text:bookmark-end text:name="в-центре-на-ленинградке-откроется-секция-тхэквондо"/></text:h>
      <text:p text:style-name="First_20_paragraph">23.03.2023</text:p>
      <text:p text:style-name="Text_20_body"><text:span text:style-name="T1">В филиале «Вымпел» центра «Сказка» началась запись детей в секцию тхэквондо. Об этом сообщили в администрации клуба.</text:span></text:p>
      <text:p text:style-name="Text_20_body"><text:line-break/></text:p>
      <text:p text:style-name="Text_20_body">— Сейчас идет набор в детскую группу. Руководит секцией тренер Александр Михайлов. Участники познакомятся с историей этого вида восточных боевых искусств, изучат основные приемы и техники, будут участвовать в спаррингах. По желанию, также можно будет выступать на соревнованиях и турнирах, — рассказали в центре.</text:p>
      <text:p text:style-name="Text_20_body"><text:line-break/></text:p>
      <text:p text:style-name="Text_20_body">Группа занимается дважды в неделю: по вторникам и четвергам в 17:30.</text:p>
      <text:p text:style-name="Text_20_body"><text:line-break/></text:p>
      <text:p text:style-name="Text_20_body">Запись и подробная информация у администратора по телефону +7 (499) 458-58-97 с 11.00-17.00. Занятия проходят в отделении по адресу: Ленинградское шоссе, дом 98, корп. 1.</text:p>
      <text:p text:style-name="Text_20_body"><text:line-break/></text:p>
      <text:p text:style-name="Text_20_body">Адрес страницы: <text:a xlink:type="simple" xlink:href="http://levoberezhny.mos.ru/presscenter/news/detail/11482339.html" office:name=""><text:span text:style-name="Definition">http://levoberezhny.mos.ru/presscenter/news/detail/11482339.html</text:span></text:a></text:p>
      <text:p text:style-name="Text_20_body"><text:a xlink:type="simple" xlink:href="http://levoberezhny.mos.ru" office:name=""><text:span text:style-name="Definition">Управа района Левобереж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22:31:14Z</meta:creation-date>
    <dc:date>2023-05-15T22:31:14Z</dc:date>
  </office:meta>
</office:document-meta>
</file>