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место-пляжного-волейбола-в-левобережном-состоится-спортивный-праздник"/>Вместо пляжного волейбола в Левобережном состоится спортивный праздник<text:bookmark-end text:name="вместо-пляжного-волейбола-в-левобережном-состоится-спортивный-праздник"/></text:h>
      <text:p text:style-name="First_20_paragraph">08.06.2021</text:p>
      <text:p text:style-name="Text_20_body"><text:span text:style-name="T1">Соревнования по пляжному волейболу, которые должны были пройти с 19 по 27 июня, отменяются. Об этом сообщил представитель Центра физкультуры и спорта САО.</text:span></text:p>
      <text:p text:style-name="Text_20_body">Вместо этого все жители приглашаются на Окружной спортивный праздник, приуроченный к Дню России.</text:p>
      <text:p text:style-name="Text_20_body">«Посетителей ждет обширная программа. Желающие смогут сдать нормы ГТО, принять участие в соревнованиях по теннису и шашкам. Метки стрелки покажут себя в дартс, для семей пройдут „Веселые старты“. А люди старшего возраста могут принять участие в соревнованиях по скандинавской ходьбе», — рассказал представитель центра.</text:p>
      <text:p text:style-name="Text_20_body">Отмечается, что главным событием станет гала-матч с участием легенд отечественного футбола из «Динамо».<text:line-break/>Мероприятие пройдет 12 июня и начнется в 12:00 по адресу: Фестивальная ул., д.4Б.</text:p>
      <text:p text:style-name="Text_20_body"><text:line-break/></text:p>
      <text:p text:style-name="Text_20_body">Адрес страницы: <text:a xlink:type="simple" xlink:href="http://levoberezhny.mos.ru/presscenter/news/detail/10014945.html" office:name=""><text:span text:style-name="Definition">http://levoberezhny.mos.ru/presscenter/news/detail/10014945.html</text:span></text:a></text:p>
      <text:p text:style-name="Text_20_body"><text:a xlink:type="simple" xlink:href="http://levoberezhny.mos.ru" office:name=""><text:span text:style-name="Definition">Управа района Левобереж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4:06:50Z</meta:creation-date>
    <dc:date>2023-06-15T14:06:50Z</dc:date>
  </office:meta>
</office:document-meta>
</file>